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Policepardéfaut" style:family="text"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3" style:parent-style-name="Policepardéfaut" style:family="text"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4" style:parent-style-name="Policepardéfaut" style:family="text"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5" style:parent-style-name="Policepardéfaut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olumn7" style:family="table-column">
      <style:table-column-properties style:column-width="1.1743in" style:use-optimal-column-width="false"/>
    </style:style>
    <style:style style:name="TableColumn8" style:family="table-column">
      <style:table-column-properties style:column-width="5.8881in" style:use-optimal-column-width="false"/>
    </style:style>
    <style:style style:name="Table6" style:family="table">
      <style:table-properties style:width="7.0625in" fo:margin-left="0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0.0138in solid #000000" style:writing-mode="lr-tb" style:vertical-align="middle" fo:padding-top="0.0194in" fo:padding-left="0.0194in" fo:padding-bottom="0.0194in" fo:padding-right="0.0194in"/>
    </style:style>
    <style:style style:name="P11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P12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3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14" style:family="table-cell">
      <style:table-cell-properties fo:border-top="0.0138in solid #000000" fo:border-left="none" fo:border-bottom="0.0138in solid #000000" fo:border-right="0.0138in solid #000000" style:writing-mode="lr-tb" style:vertical-align="bottom" fo:padding-top="0.0194in" fo:padding-left="0in" fo:padding-bottom="0.0194in" fo:padding-right="0.0194in"/>
    </style:style>
    <style:style style:name="P15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16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17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18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19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20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23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24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in" fo:padding-bottom="0.0194in" fo:padding-right="0.0194in"/>
    </style:style>
    <style:style style:name="P25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28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29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30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3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34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35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8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3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0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41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4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45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46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9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50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51" style:parent-style-name="NormalWeb" style:family="paragraph">
      <style:paragraph-properties fo:margin-bottom="0in"/>
      <style:text-properties fo:font-size="11pt" style:font-size-asian="11pt" style:font-size-complex="11pt"/>
    </style:style>
    <style:style style:name="P52" style:parent-style-name="NormalWeb" style:family="paragraph">
      <style:paragraph-properties fo:margin-bottom="0in"/>
      <style:text-properties fo:font-size="11pt" style:font-size-asian="11pt" style:font-size-complex="11pt"/>
    </style:style>
    <style:style style:name="P53" style:parent-style-name="NormalWeb" style:family="paragraph">
      <style:paragraph-properties fo:margin-bottom="0in"/>
      <style:text-properties fo:font-size="11pt" style:font-size-asian="11pt" style:font-size-complex="11pt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6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57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58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59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2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P63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64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65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8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69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.0194in" fo:padding-right="0.0194in"/>
    </style:style>
    <style:style style:name="P70" style:parent-style-name="Textbody" style:family="paragraph">
      <style:paragraph-properties fo:margin-bottom="0in" fo:line-height="100%"/>
      <style:text-properties style:font-name="Times New Roman" style:font-name-complex="Times New Roman" fo:font-size="11pt" style:font-size-asian="11pt" style:font-size-complex="11pt"/>
    </style:style>
    <style:style style:name="P71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2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3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4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5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6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7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8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79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80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81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82" style:parent-style-name="Normal" style:family="paragraph">
      <style:paragraph-properties style:vertical-align="auto"/>
      <style:text-properties style:font-name="Arial Narrow" fo:font-size="11pt" style:font-size-asian="11pt" style:font-size-complex="11pt"/>
    </style:style>
    <style:style style:name="P83" style:parent-style-name="Textbody" style:family="paragraph">
      <style:paragraph-properties fo:margin-bottom="0in" fo:line-height="100%"/>
    </style:style>
    <style:style style:name="T84" style:parent-style-name="Policepardéfaut" style:family="text">
      <style:text-properties style:font-name="Arial Narrow" fo:font-size="11pt" style:font-size-asian="11pt" style:font-size-complex="11pt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87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8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89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</office:automatic-styles>
  <office:body>
    <office:text text:use-soft-page-breaks="true">
      <text:p text:style-name="P1"><text:span text:style-name="T2">Fournitures scolaires<text:s/></text:span><text:span text:style-name="T3">T</text:span><text:span text:style-name="T4"><text:s/>BMA</text:span><text:span text:style-name="T5"><text:s text:c="3"/></text:span></text:p>
      <table:table table:style-name="Table6">
        <table:table-columns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Fournitures pluridisciplinaires</text:p>
            <text:p text:style-name="P12">Indispensables</text:p>
            <text:p text:style-name="P13">tous les jours</text:p>
          </table:table-cell>
          <table:table-cell table:style-name="TableCell14">
            <text:p text:style-name="P15">1 trousse avec : Stylos/ noir, bleu, rouge, vert + 1 porte mine 0,5mm (et recharge mines) + crayon à papier + gomme + des surligneurs + 1 pochette de crayons de couleur + 1 taille-crayons + paire de ciseau + tube de colle + rouleau scotch</text:p>
            <text:p text:style-name="P16">matériel de traçage (règle 50cm, grande équerre, rapporteur, compas)</text:p>
            <text:p text:style-name="P17">1 agenda uniquement dédié au travail scolaire</text:p>
            <text:p text:style-name="P18">clé USB 16GB (ou plus) uniquement dédiée au travail<text:s/>scolaire</text:p>
            <text:p text:style-name="P19">+ paquets feuilles de copies doubles et simples grands formats /</text:p>
            <text:p text:style-name="P20">+ Cahier brouillon + 1 paire d’écouteurs</text:p>
          </table:table-cell>
        </table:table-row>
        <table:table-row table:style-name="TableRow21">
          <table:table-cell table:style-name="TableCell22">
            <text:p text:style-name="P23">Anglais</text:p>
          </table:table-cell>
          <table:table-cell table:style-name="TableCell24">
            <text:p text:style-name="P25">1 Cahier grand format, grand carreaux ou celui de<text:s/>l’année dernière</text:p>
          </table:table-cell>
        </table:table-row>
        <table:table-row table:style-name="TableRow26">
          <table:table-cell table:style-name="TableCell27">
            <text:p text:style-name="P28">Français</text:p>
          </table:table-cell>
          <table:table-cell table:style-name="TableCell29">
            <text:p text:style-name="P30">1 Cahier A4 (environ 200pages) grd format obligatoire  24x32  - Grands carreaux</text:p>
          </table:table-cell>
        </table:table-row>
        <table:table-row table:style-name="TableRow31">
          <table:table-cell table:style-name="TableCell32">
            <text:p text:style-name="P33">Histoire Géo EMC</text:p>
          </table:table-cell>
          <table:table-cell table:style-name="TableCell34">
            <text:p text:style-name="P35">1 Cahier A4 (environ 200pages) grd format obligatoire  24x32  - Grands carreaux</text:p>
          </table:table-cell>
        </table:table-row>
        <table:table-row table:style-name="TableRow36">
          <table:table-cell table:style-name="TableCell37">
            <text:p text:style-name="P38">Maths-sciences</text:p>
          </table:table-cell>
          <table:table-cell table:style-name="TableCell39">
            <text:p text:style-name="P40">Classeur A4 + lot 8 Intercalaires + 100 pochettes transparentes</text:p>
            <text:p text:style-name="P41">Calculatrice graphique TI -82 Advanced (avec<text:s/>pyton)<text:s/>(commande groupée possible à la rentrée- Chèque de à l’ordre de la société JARRETY)</text:p>
          </table:table-cell>
        </table:table-row>
        <table:table-row table:style-name="TableRow42">
          <table:table-cell table:style-name="TableCell43">
            <text:p text:style-name="P44">EPS</text:p>
          </table:table-cell>
          <table:table-cell table:style-name="TableCell45">
            <text:p text:style-name="P46"> Chaussures et vêtements de sport à chaque séance</text:p>
          </table:table-cell>
        </table:table-row>
        <table:table-row table:style-name="TableRow47">
          <table:table-cell table:style-name="TableCell48">
            <text:p text:style-name="P49">Eco-gestion</text:p>
          </table:table-cell>
          <table:table-cell table:style-name="TableCell50">
            <text:p text:style-name="P51">- 1 porte vues 200 vues<text:line-break/>- 1 bloc de feuilles simples + quelques feuilles doubles<text:line-break/>- stylos de couleurs + stabilos<text:s/></text:p>
            <text:p text:style-name="P52">- 1 calculatrice</text:p>
            <text:p text:style-name="P53">- porte vues couleur diff PSE</text:p>
          </table:table-cell>
        </table:table-row>
        <table:table-row table:style-name="TableRow54">
          <table:table-cell table:style-name="TableCell55">
            <text:p text:style-name="P56">Arts Appliqués</text:p>
          </table:table-cell>
          <table:table-cell table:style-name="TableCell57">
            <text:p text:style-name="P58">Plusieurs crayons à papier HB et B<text:line-break/>- 1 boîte de 4 feutres noirs (4 épaisseurs de mines différentes minimum) - Type Pigma MICRON ou Staedler-<text:line-break/>- 1 boite de 24 crayons de<text:s/>couleurs aquarellables<text:line-break/>- 1 carton à dessin A3 (30x42cm) minimum<text:line-break/>- 1 carnet d'esquisses format A5</text:p>
            <text:p text:style-name="P59">- 1 porte vues (40 vues)</text:p>
          </table:table-cell>
        </table:table-row>
        <table:table-row table:style-name="TableRow60">
          <table:table-cell table:style-name="TableCell61">
            <text:p text:style-name="P62">Culture artistique</text:p>
            <text:p text:style-name="P63">Étude de styles</text:p>
          </table:table-cell>
          <table:table-cell table:style-name="TableCell64">
            <text:p text:style-name="P65">-1 gros classeur A4<text:line-break/>-1 lot de pochettes transparentes +1 lot de 12 intercalaires</text:p>
          </table:table-cell>
        </table:table-row>
        <table:table-row table:style-name="TableRow66">
          <table:table-cell table:style-name="TableCell67">
            <text:p text:style-name="P68">Atelier</text:p>
          </table:table-cell>
          <table:table-cell table:style-name="TableCell69">
            <text:p text:style-name="P70">1 Classeur + 1  porte vues (60 vues)</text:p>
            <text:p text:style-name="P71">1 cadenas entre 35 et 45 mm largeur (fermeture casier vestiaire)<text:s/></text:p>
            <text:p text:style-name="P72">et 1 petit cadenas pour la caisse à outils</text:p>
            <text:p text:style-name="P73">1 boîte à outils +1 réglet de 20cm +1 crayon de charpentier+1 mètre ruban<text:s/></text:p>
            <text:p text:style-name="P74">1 rabot d’établi Bailey+1 racloir de<text:s/>menuisier+1 scie à dos<text:s/></text:p>
            <text:p text:style-name="P75">1 Ciseau de sculpteur de 35mm+1 Ciseau de sculpteur de 20mm+1 Ciseau de sculpteur de 15mm +1 Ciseau de sculpteur de 10mm + 1 Ciseau de sculpteur de 8mm<text:s/></text:p>
            <text:p text:style-name="P76">1 équerre de menuisier inox 300mm</text:p>
            <text:p text:style-name="P77">1 marteau de menuisier 25mm</text:p>
            <text:p text:style-name="P78">1 scie à araser pour placage</text:p>
            <text:p text:style-name="P79">1 scie japonaise</text:p>
            <text:p text:style-name="P80">1 fausse équerre à coulisse 250mm</text:p>
            <text:p text:style-name="P81">1 paire de lunettes de protection+1 paire de gants de manutention en polyuréthane<text:s/></text:p>
            <text:p text:style-name="P82">1 casque anti-bruit au moins 20db<text:s/></text:p>
            <text:p text:style-name="P83"><text:span text:style-name="T84">1 boîte de masques à poussière (12 ou 15)</text:span></text:p>
          </table:table-cell>
        </table:table-row>
        <table:table-row table:style-name="TableRow85">
          <table:table-cell table:style-name="TableCell86">
            <text:p text:style-name="P87">AFS / Construction</text:p>
          </table:table-cell>
          <table:table-cell table:style-name="TableCell88">
            <text:p text:style-name="P89">1<text:s/>Porte-vues 60 vues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Heading" style:next-style-name="Textbody" style:default-outline-level="1">
      <style:text-properties fo:hyphenate="false"/>
    </style:style>
    <style:style style:name="Titre2" style:display-name="Titre 2" style:family="paragraph" style:parent-style-name="Heading" style:next-style-name="Textbody" style:default-outline-level="2">
      <style:paragraph-properties fo:margin-top="0.1388in"/>
      <style:text-properties fo:hyphenate="false"/>
    </style:style>
    <style:style style:name="Titre3" style:display-name="Titre 3" style:family="paragraph" style:parent-style-name="Heading" style:next-style-name="Textbody" style:default-outline-level="3">
      <style:paragraph-properties fo:margin-top="0.0972in"/>
      <style:text-properties fo:color="#808080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Sous-titre" style:display-name="Sous-titre" style:family="paragraph" style:parent-style-name="Heading" style:next-style-name="Textbody">
      <style:paragraph-properties fo:margin-top="0.0416in"/>
      <style:text-properties fo:font-size="18pt" style:font-size-asian="18pt" style:font-size-complex="18pt" fo:hyphenate="false"/>
    </style:style>
    <style:style style:name="En-tête" style:display-name="En-têt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En-têteCar" style:display-name="En-tête Car" style:family="text" style:parent-style-name="Policepardéfaut">
      <style:text-properties style:font-size-complex="10.5pt"/>
    </style:style>
    <style:style style:name="Pieddepage" style:display-name="Pied de pag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PieddepageCar" style:display-name="Pied de page Car" style:family="text" style:parent-style-name="Policepardéfaut">
      <style:text-properties style:font-size-complex="10.5pt"/>
    </style:style>
    <style:style style:name="NormalWeb" style:display-name="Normal (Web)" style:family="paragraph" style:parent-style-name="Normal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style:letter-kerning="false" style:language-asian="fr" style:country-asian="FR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style:horizontal-rel="page-content" style:vertical-rel="paragraph" style:horizontal-pos="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-tête"><draw:frame draw:z-index="251659264" draw:style-name="a0" draw:name="Image 3" text:anchor-type="paragraph" svg:x="0in" svg:y="-0.44167in" svg:width="6.65833in" svg:height="0.51667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ieddepage"><draw:frame draw:z-index="251661312" draw:style-name="a1" draw:name="Image11" text:anchor-type="paragraph" svg:x="0in" svg:y="0in" svg:width="7.24444in" svg:height="0.57222in" style:rel-width="scale" style:rel-height="scale"><draw:image xlink:href="media/image2.jpe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LASCAUX</meta:initial-creator>
    <dc:creator>Vie Scolaire</dc:creator>
    <meta:creation-date>2023-06-15T09:53:00Z</meta:creation-date>
    <dc:date>2026-06-30T14:12:00Z</dc:date>
    <meta:print-date>2026-06-30T14:11:00Z</meta:print-date>
    <meta:template xlink:href="Normal" xlink:type="simple"/>
    <meta:editing-cycles>6</meta:editing-cycles>
    <meta:editing-duration>PT480S</meta:editing-duration>
    <meta:document-statistic meta:page-count="1" meta:paragraph-count="5" meta:word-count="390" meta:character-count="2530" meta:row-count="17" meta:non-whitespace-character-count="2145"/>
  </office:meta>
</office:document-meta>
</file>