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olumn5" style:family="table-column">
      <style:table-column-properties style:column-width="1.1743in" style:use-optimal-column-width="false"/>
    </style:style>
    <style:style style:name="TableColumn6" style:family="table-column">
      <style:table-column-properties style:column-width="5.8881in" style:use-optimal-column-width="false"/>
    </style:style>
    <style:style style:name="Table4" style:family="table">
      <style:table-properties style:width="7.0625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9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0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1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2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.0194in" fo:padding-left="0in" fo:padding-bottom="0.0194in" fo:padding-right="0.0194in"/>
    </style:style>
    <style:style style:name="P13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4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5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6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7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8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1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22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in" fo:padding-bottom="0.0194in" fo:padding-right="0.0194in"/>
    </style:style>
    <style:style style:name="P23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6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27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28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1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2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3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6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8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39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44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49" style:parent-style-name="NormalWeb" style:family="paragraph">
      <style:paragraph-properties fo:margin-bottom="0in"/>
      <style:text-properties fo:font-size="11pt" style:font-size-asian="11pt" style:font-size-complex="11pt"/>
    </style:style>
    <style:style style:name="P50" style:parent-style-name="NormalWeb" style:family="paragraph">
      <style:paragraph-properties fo:margin-bottom="0in"/>
      <style:text-properties fo:font-size="11pt" style:font-size-asian="11pt" style:font-size-complex="11pt"/>
    </style:style>
    <style:style style:name="P51" style:parent-style-name="NormalWeb" style:family="paragraph">
      <style:paragraph-properties fo:margin-bottom="0in"/>
      <style:text-properties fo:font-size="11pt" style:font-size-asian="11pt" style:font-size-complex="11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4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5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56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57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0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61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2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63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6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7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68" style:parent-style-name="Textbody" style:family="paragraph">
      <style:paragraph-properties fo:margin-bottom="0in" fo:line-height="100%"/>
      <style:text-properties style:font-name="Times New Roman" style:font-name-complex="Times New Roman" fo:font-size="11pt" style:font-size-asian="11pt" style:font-size-complex="11pt"/>
    </style:style>
    <style:style style:name="P69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0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1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2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3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4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5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6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7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8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9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80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81" style:parent-style-name="Textbody" style:family="paragraph">
      <style:paragraph-properties fo:margin-bottom="0in" fo:line-height="100%"/>
    </style:style>
    <style:style style:name="T82" style:parent-style-name="Policepardéfaut" style:family="text">
      <style:text-properties style:font-name="Arial Narrow" fo:font-size="11pt" style:font-size-asian="11pt" style:font-size-complex="11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85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8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87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</office:automatic-styles>
  <office:body>
    <office:text text:use-soft-page-breaks="true">
      <text:p text:style-name="P1"><text:span text:style-name="T2">Fournitures scolaires 1ère BMA</text:span><text:span text:style-name="T3"><text:s text:c="3"/></text:span>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Fournitures pluridisciplinaires</text:p>
            <text:p text:style-name="P10">Indispensables</text:p>
            <text:p text:style-name="P11">tous les jours</text:p>
          </table:table-cell>
          <table:table-cell table:style-name="TableCell12">
            <text:p text:style-name="P13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14">matériel de traçage (règle 50cm, grande équerre, rapporteur, compas)</text:p>
            <text:p text:style-name="P15">1 agenda uniquement dédié au travail scolaire</text:p>
            <text:p text:style-name="P16">clé USB 16GB (ou plus) uniquement dédiée au travail<text:s/>scolaire</text:p>
            <text:p text:style-name="P17">+ paquets feuilles de copies doubles et simples grands formats /</text:p>
            <text:p text:style-name="P18">+ Cahier brouillon + 1 paire d’écouteurs</text:p>
          </table:table-cell>
        </table:table-row>
        <table:table-row table:style-name="TableRow19">
          <table:table-cell table:style-name="TableCell20">
            <text:p text:style-name="P21">Anglais</text:p>
          </table:table-cell>
          <table:table-cell table:style-name="TableCell22">
            <text:p text:style-name="P23">1 Cahier grand format, grand carreaux<text:s/>ou celui de CAP</text:p>
          </table:table-cell>
        </table:table-row>
        <table:table-row table:style-name="TableRow24">
          <table:table-cell table:style-name="TableCell25">
            <text:p text:style-name="P26">Français</text:p>
          </table:table-cell>
          <table:table-cell table:style-name="TableCell27">
            <text:p text:style-name="P28">1 Cahier A4 (environ 200pages) grd format obligatoire  24x32  - Grands carreaux</text:p>
          </table:table-cell>
        </table:table-row>
        <table:table-row table:style-name="TableRow29">
          <table:table-cell table:style-name="TableCell30">
            <text:p text:style-name="P31">Histoire Géo EMC</text:p>
          </table:table-cell>
          <table:table-cell table:style-name="TableCell32">
            <text:p text:style-name="P33">1 Cahier A4 (environ 200pages) grd format obligatoire  24x32  - Grands carreaux</text:p>
          </table:table-cell>
        </table:table-row>
        <table:table-row table:style-name="TableRow34">
          <table:table-cell table:style-name="TableCell35">
            <text:p text:style-name="P36">Maths-sciences</text:p>
          </table:table-cell>
          <table:table-cell table:style-name="TableCell37">
            <text:p text:style-name="P38">Classeur A4 + lot 8 Intercalaires + 100 pochettes transparentes</text:p>
            <text:p text:style-name="P39">Calculatrice graphique TI -82 Advanced (avec pyton)(commande groupée<text:s/>possible à la rentrée- Chèque de à l’ordre de la société JARRETY)</text:p>
          </table:table-cell>
        </table:table-row>
        <table:table-row table:style-name="TableRow40">
          <table:table-cell table:style-name="TableCell41">
            <text:p text:style-name="P42">EPS</text:p>
          </table:table-cell>
          <table:table-cell table:style-name="TableCell43">
            <text:p text:style-name="P44"> Chaussures et vêtements de sport à chaque séance</text:p>
          </table:table-cell>
        </table:table-row>
        <table:table-row table:style-name="TableRow45">
          <table:table-cell table:style-name="TableCell46">
            <text:p text:style-name="P47">Eco-gestion</text:p>
          </table:table-cell>
          <table:table-cell table:style-name="TableCell48">
            <text:p text:style-name="P49">- 1 porte vues 200 vues<text:line-break/>- 1 bloc de feuilles simples + quelques feuilles doubles<text:line-break/>- stylos de couleurs +<text:s/>stabilos<text:s/></text:p>
            <text:p text:style-name="P50">- 1 calculatrice</text:p>
            <text:p text:style-name="P51">- porte vues couleur diff PSE</text:p>
          </table:table-cell>
        </table:table-row>
        <table:table-row table:style-name="TableRow52">
          <table:table-cell table:style-name="TableCell53">
            <text:p text:style-name="P54">Arts Appliqués</text:p>
          </table:table-cell>
          <table:table-cell table:style-name="TableCell55">
            <text:p text:style-name="P56">Plusieurs crayons à papier HB et B<text:line-break/>- 1 boîte de 4 feutres noirs (4 épaisseurs de mines différentes minimum) - Type Pigma MICRON ou Staedler-<text:line-break/>- 1 boite de 24 crayons de couleurs aquarellables<text:line-break/>- 1<text:s/>carton à dessin A3 (30x42cm) minimum<text:line-break/>- 1 carnet d'esquisses format<text:s/>A5</text:p>
            <text:p text:style-name="P57">- 1 porte vues (40 vues)</text:p>
          </table:table-cell>
        </table:table-row>
        <table:table-row table:style-name="TableRow58">
          <table:table-cell table:style-name="TableCell59">
            <text:p text:style-name="P60">Culture artistique</text:p>
            <text:p text:style-name="P61">Étude de styles</text:p>
          </table:table-cell>
          <table:table-cell table:style-name="TableCell62">
            <text:p text:style-name="P63">-1 gros classeur A4<text:line-break/>-1 lot de pochettes transparentes +1 lot de 12 intercalaires</text:p>
          </table:table-cell>
        </table:table-row>
        <table:table-row table:style-name="TableRow64">
          <table:table-cell table:style-name="TableCell65">
            <text:p text:style-name="P66">Atelier</text:p>
          </table:table-cell>
          <table:table-cell table:style-name="TableCell67">
            <text:p text:style-name="P68">1 Classeur + 1  porte vues (60 vues)</text:p>
            <text:p text:style-name="P69">1 cadenas entre 35 et 45 mm largeur (fermeture casier vestiaire)<text:s/></text:p>
            <text:p text:style-name="P70">et 1 petit cadenas pour la caisse à outils</text:p>
            <text:p text:style-name="P71">1 boîte à outils +1 réglet de 20cm +1 crayon de charpentier+1 mètre ruban<text:s/></text:p>
            <text:p text:style-name="P72">1 rabot d’établi Bailey+1 racloir de<text:s/>menuisier+1 scie à dos<text:s/></text:p>
            <text:p text:style-name="P73">1 Ciseau de sculpteur de 35mm+1 Ciseau de sculpteur de 20mm+1 Ciseau de sculpteur de 15mm +1 Ciseau de sculpteur de 10mm + 1 Ciseau de sculpteur de 8mm<text:s/></text:p>
            <text:p text:style-name="P74">1 équerre de menuisier inox 300mm</text:p>
            <text:p text:style-name="P75">1 marteau de menuisier 25mm</text:p>
            <text:p text:style-name="P76">1 scie à araser pour placage</text:p>
            <text:p text:style-name="P77">1 scie japonaise</text:p>
            <text:p text:style-name="P78">1 fausse équerre à coulisse 250mm</text:p>
            <text:p text:style-name="P79">1 paire de lunettes de protection+1 paire de gants de manutention en polyuréthane<text:s/></text:p>
            <text:p text:style-name="P80">1 casque anti-bruit au moins 20db<text:s/></text:p>
            <text:p text:style-name="P81"><text:span text:style-name="T82">1 boîte de masques à poussière (12 ou 15)</text:span></text:p>
          </table:table-cell>
        </table:table-row>
        <table:table-row table:style-name="TableRow83">
          <table:table-cell table:style-name="TableCell84">
            <text:p text:style-name="P85">AFS / Construction</text:p>
          </table:table-cell>
          <table:table-cell table:style-name="TableCell86">
            <text:p text:style-name="P87">1<text:s/>Porte-vues 60 vues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ous-titre" style:display-name="Sous-titre" style:family="paragraph" style:parent-style-name="Heading" style:next-style-name="Textbody">
      <style:paragraph-properties fo:margin-top="0.0416in"/>
      <style:text-properties fo:font-size="18pt" style:font-size-asian="18pt" style:font-size-complex="18pt" fo:hyphenate="false"/>
    </style:style>
    <style:style style:name="En-tête" style:display-name="En-têt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" style:display-name="Pied de pag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ieddepageCar" style:display-name="Pied de page Car" style:family="text" style:parent-style-name="Policepardéfaut">
      <style:text-properties style:font-size-complex="10.5pt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in" svg:y="-0.44167in" svg:width="6.65833in" svg:height="0.516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4in" svg:height="0.57222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ASCAUX</meta:initial-creator>
    <dc:creator>Vie Scolaire</dc:creator>
    <meta:creation-date>2023-06-15T09:53:00Z</meta:creation-date>
    <dc:date>2026-06-30T13:59:00Z</dc:date>
    <meta:print-date>2023-06-15T09:59:00Z</meta:print-date>
    <meta:template xlink:href="Normal" xlink:type="simple"/>
    <meta:editing-cycles>5</meta:editing-cycles>
    <meta:editing-duration>PT420S</meta:editing-duration>
    <meta:document-statistic meta:page-count="1" meta:paragraph-count="5" meta:word-count="388" meta:character-count="2519" meta:row-count="17" meta:non-whitespace-character-count="2136"/>
  </office:meta>
</office:document-meta>
</file>